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Title" style:master-page-name="MP0">
      <style:paragraph-properties fo:text-align="start" style:justify-single-word="false" style:page-number="auto" fo:break-before="page"/>
    </style:style>
    <style:style style:name="P2" style:family="paragraph" style:parent-style-name="Standard">
      <style:text-properties officeooo:paragraph-rsid="0008b88a"/>
    </style:style>
    <style:style style:name="P3" style:family="paragraph" style:parent-style-name="Standard" style:list-style-name="L1">
      <style:text-properties officeooo:paragraph-rsid="0008b88a"/>
    </style:style>
    <style:style style:name="P4" style:family="paragraph" style:parent-style-name="Standard" style:list-style-name="L2">
      <style:text-properties officeooo:paragraph-rsid="0008b88a"/>
    </style:style>
    <style:style style:name="P5" style:family="paragraph" style:parent-style-name="Standard" style:list-style-name="L3">
      <style:text-properties officeooo:paragraph-rsid="0008b88a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loext:num-list-format="%1%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rest vents favorables – Etudier à Brest</text:p>
      <text:h text:style-name="Heading_20_1" text:outline-level="1">Une métropole qui ne manque pas d’air</text:h>
      <text:p text:style-name="P2"/>
      <text:p text:style-name="P2">C’est un<text:span text:style-name="Police_20_par_20_défaut"> territoire hors normes, </text:span>tout sauf lisse, où la vie se conjugue à tous les temps, sur tous les modes. Celui d’une grande ville qui bouge, la mer en plus. <text:span text:style-name="Police_20_par_20_défaut">Brest ouvre des horizons</text:span>.</text:p>
      <text:p text:style-name="P2"/>
      <text:p text:style-name="P2"><text:span text:style-name="Police_20_par_20_défaut">Ici, la mer intense coule dans les veines des hommes et des femmes</text:span>. Qu’ils aient ou non le pied marin ! C’est sans doute ce sel vivifiant qui explique l’identité locale, façonne les cœurs et les âmes, leur donne ce caractère si particulier.</text:p>
      <text:p text:style-name="P2"><text:span text:style-name="Police_20_par_20_défaut">Brest s’ouvre à tous les vents,</text:span> accueille chaleureusement tous les nouveaux arrivants avec cette curiosité propre aux villes portuaires.</text:p>
      <text:p text:style-name="P2">Ici, pas un jour ne passe sans… qu’il ne se passe quelque chose ! <text:span text:style-name="Police_20_par_20_défaut">Il y a toujours une nouvelle expérience à vivre, à partager, à découvrir !</text:span></text:p>
      <text:h text:style-name="Heading_20_1" text:outline-level="1">Le job de tes rêves se trouve ici</text:h>
      <text:p text:style-name="P2"><text:span text:style-name="Police_20_par_20_défaut">Brest métropole est connue pour son dynamisme </text:span>dans un grand nombre de secteurs d’activité et tout particulièrement <text:span text:style-name="Police_20_par_20_défaut">le maritime, la santé, la défense, le numérique, la banque-assurance ainsi que l’agriculture et l’agroalimentaire</text:span>, qui sont des secteurs socles du territoire.</text:p>
      <text:p text:style-name="P2">Sais-tu aussi que Brest est à la pointe dans des <text:span text:style-name="Police_20_par_20_défaut">secteurs émergents</text:span> très variés, comme les <text:span text:style-name="Police_20_par_20_défaut">énergies marines renouvelables, la healthtech</text:span> (technologies de la santé), <text:span text:style-name="Police_20_par_20_défaut">le spatial, la cybersécurité</text:span> ou encore <text:span text:style-name="Police_20_par_20_défaut">l’intelligence artificielle</text:span> ?</text:p>
      <text:p text:style-name="P2">Quel que soit ton futur choix de carrière, <text:span text:style-name="Police_20_par_20_défaut">les opportunités sont nombreuses</text:span> !</text:p>
      <text:h text:style-name="Heading_20_1" text:outline-level="1">Un accueil à la brestoise</text:h>
      <text:p text:style-name="P2">Chaque année, plus de <text:span text:style-name="Police_20_par_20_défaut">30 000 étudiantes et étudiants</text:span>, dont près de <text:span text:style-name="Police_20_par_20_défaut">3500 étudiants internationaux</text:span>, choisissent d’étudier à la pointe bretonne. Pour faciliter leur intégration sur le territoire, Brest a toujours soigné l’accueil de ses étudiants</text:p>
      <text:p text:style-name="P2">Une métropole accessible</text:p>
      <text:p text:style-name="P2">En tram, en bus, en téléphérique, à vélo : pour te déplacer sur le territoire de Brest métropole, les moyens de transport sont pensés pour te faciliter le quotidien, avec des tarifs spéciaux pour les étudiants et boursiers.</text:p>
      <text:h text:style-name="Heading_20_2" text:outline-level="2">L’accueil des étudiants internationaux</text:h>
      <text:p text:style-name="P2">Les Brestoises et Brestois sont ouverts d’esprit et aiment accueillir les voyageurs du monde entier et leur faire découvrir leur territoire. Deux événements te sont spécifiquement dédiés :</text:p>
      <text:list text:style-name="L1">
        <text:list-item>
          <text:p text:style-name="P3"><text:span text:style-name="Police_20_par_20_défaut">Une journée d’accueil</text:span> en septembre avec une sortie en mer suivie d’une réception à Océanopolis.</text:p>
        </text:list-item>
        <text:list-item>
          <text:p text:style-name="P3"><text:span text:style-name="Police_20_par_20_défaut">La Nuit des Étudiants du Monde </text:span>: une soirée 100% gratuite et à 200% festive aux Ateliers des Capucins desservi par un téléphérique urbain qui en met plein la vue!</text:p>
        </text:list-item>
      </text:list>
      <text:h text:style-name="Heading_20_2" text:outline-level="2">Un accompagnement dédié</text:h>
      <text:p text:style-name="P2"><text:soft-page-break/>Formations, métiers, loisirs, logement, aides sociales, mobilité internationale… Ne reste pas sans réponse à tes questions ! Si tu as besoin d’aide dans tes démarches, plusieurs structures locales t’informent et t’accompagnent gratuitement tout au long de l’année :</text:p>
      <text:list text:style-name="L2">
        <text:list-item>
          <text:p text:style-name="P4"><text:span text:style-name="Police_20_par_20_défaut">Bureau Information Jeunesse</text:span></text:p>
        </text:list-item>
      </text:list>
      <text:p text:style-name="P2">4 rue Augustin Morvan, 29200 Brest, <text:a xlink:type="simple" xlink:href="mailto:accueil@bij-brest.org" office:name="Adresse mail accueil Bij" office:target-frame-name="_top" xlink:show="replace" text:style-name="Internet_20_link" text:visited-style-name="Visited_20_Internet_20_Link"><text:span text:style-name="Lien_20_hypertexte">accueil@bij-brest.org</text:span></text:a>, 02 98 43 01 08</text:p>
      <text:list text:continue-numbering="true" text:style-name="L2">
        <text:list-item>
          <text:p text:style-name="P4"><text:span text:style-name="Police_20_par_20_défaut">CROUS/CLOUS de Brest</text:span></text:p>
        </text:list-item>
      </text:list>
      <text:p text:style-name="P2">2 avenue Victor Le Gorgeu, 29200 Brest, <text:a xlink:type="simple" xlink:href="mailto:clous@crous-rennes.fr" office:name="Adresse mail crous rennes" office:target-frame-name="_top" xlink:show="replace" text:style-name="Internet_20_link" text:visited-style-name="Visited_20_Internet_20_Link"><text:span text:style-name="Lien_20_hypertexte">clous@crous-rennes.fr</text:span></text:a>, 02 98 03 38 78</text:p>
      <text:list text:continue-numbering="true" text:style-name="L2">
        <text:list-item>
          <text:p text:style-name="P4"><text:span text:style-name="Police_20_par_20_défaut">Centre de Mobilité Internationale</text:span></text:p>
        </text:list-item>
      </text:list>
      <text:p text:style-name="P2">235 cours Aimé Césaire, 29200 Brest, <text:a xlink:type="simple" xlink:href="mailto:etudiant@cmibrest.fr" office:name="Adresse mail cmi" office:target-frame-name="_top" xlink:show="replace" text:style-name="Internet_20_link" text:visited-style-name="Visited_20_Internet_20_Link"><text:span text:style-name="Lien_20_hypertexte">etudiant@cmibrest.fr</text:span></text:a>, 02 98 01 67 00</text:p>
      <text:h text:style-name="Heading_20_1" text:outline-level="1">Des formations pour toutes et tous</text:h>
      <text:p text:style-name="P2">Après l’obtention de ton baccalauréat,<text:span text:style-name="Police_20_par_20_défaut"> une offre complète de formations de qualité s’offre à toi sur le territoire.</text:span></text:p>
      <text:p text:style-name="P2">L’université de Bretagne Occidentale</text:p>
      <text:p text:style-name="P2">L’UBO, une <text:span text:style-name="Police_20_par_20_défaut">université pluridisciplinaire avec santé</text:span> ouverte à l’international, propose de nombreuses formations allant du <text:span text:style-name="Police_20_par_20_défaut">bac +2 au bac +8</text:span>, en alternance ou non, en formation initiale comme en reprise d’études.</text:p>
      <text:h text:style-name="Heading_20_2" text:outline-level="2">Les grandes écoles</text:h>
      <text:p text:style-name="P2"><text:span text:style-name="Police_20_par_20_défaut">8 écoles d’ingénieurs et de commerce</text:span>, reconnues par la conférence des grandes écoles, renommées <text:span text:style-name="Police_20_par_20_défaut">à l’échelle nationale et internationale</text:span>, te donnent accès à des débouchés de haut niveau dans de nombreux domaines : Brest Business School, CESI, École Navale, Enib, Ensta Bretagne, Esiab, IMT Atlantique, Isen Yncréa Brest. L’Eesab, école d’art d’envergure européenne, vient compléter ce panel d’écoles supérieures.</text:p>
      <text:h text:style-name="Heading_20_2" text:outline-level="2">Et plus de 30 autres établissements post-bac</text:h>
      <text:p text:style-name="P2">Dans une multitude de secteurs d’activité, les lycées du territoire proposent un large choix de <text:span text:style-name="Police_20_par_20_défaut">classes prépa</text:span> et de <text:span text:style-name="Police_20_par_20_défaut">BTS</text:span>. Par ailleurs, de nombreux <text:span text:style-name="Police_20_par_20_défaut">établissements supérieurs publics ou privés</text:span> dispensent <text:span text:style-name="Police_20_par_20_défaut">des formations pluridisciplinaires en continu ou en alternance</text:span>.</text:p>
      <text:list text:style-name="L3">
        <text:list-item>
          <text:p text:style-name="P5"><text:span text:style-name="Police_20_par_20_défaut">Plus d’informations à retrouver</text:span> sur la rubrique « <text:span text:style-name="Police_20_par_20_défaut">Étudier </text:span>» du site <text:span text:style-name="Police_20_par_20_défaut">brest.fr</text:span></text:p>
        </text:list-item>
      </text:list>
      <text:h text:style-name="Heading_20_1" text:outline-level="1">Ici, on ne s’ennuie pas</text:h>
      <text:p text:style-name="P2">Une pièce de <text:span text:style-name="Police_20_par_20_défaut">théâtre</text:span> au Quartz, scène nationale, un match de <text:span text:style-name="Police_20_par_20_défaut">foot</text:span> au Stade brestois ou un match de <text:span text:style-name="Police_20_par_20_défaut">hand </text:span>à Brest Arena, une expo au centre d’art Passerelle, un <text:span text:style-name="Police_20_par_20_défaut">concert</text:span> sur le port à La Carène, salle des musiques actuelles… Ici, les lieux et équipements culturels et sportifs font bouger la ville toute l’année et s’adressent à tous les publics. Retrouve toute l’actualité et l’agenda des événements sur brest.fr et sur le compte instagram <text:span text:style-name="Police_20_par_20_défaut">@brest.fr</text:span>.</text:p>
      <text:p text:style-name="P2">Et si tu souhaites contribuer à la vie locale, il existe à Brest <text:span text:style-name="Police_20_par_20_défaut">plus de 1300 associations</text:span> qui agissent dans des domaines très variés.</text:p>
      <text:h text:style-name="Heading_20_2" text:outline-level="2">Le Pass Brest Life</text:h>
      <text:p text:style-name="P2">Les offres et bons plans de la métropole à portée de main, c’est ici que ça se passe : sport, loisirs, culture, sorties, ... Le Pass Brest Life te donne accès à la carte <text:soft-page-break/>digitalisée des commerces et établissements qui proposent une offre pour les jeunes et étudiants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rial" fo:font-family="Arial" style:font-style-name="Normal" style:font-family-generic="swiss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style:font-name="Arial" fo:font-family="Arial" style:font-style-name="Normal" style:font-family-generic="swiss" style:font-pitch="variable" fo:font-size="18pt" fo:font-weight="normal" style:font-size-asian="28pt" style:font-weight-asian="bold" style:font-size-complex="28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style:font-name="Arial" fo:font-family="Arial" style:font-style-name="Normal" style:font-family-generic="swiss" style:font-pitch="variable" fo:font-size="16pt" fo:font-weight="normal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style:font-name="Arial" fo:font-family="Arial" style:font-style-name="Normal" style:font-family-generic="swiss" style:font-pitch="variable" fo:font-size="14pt" fo:font-weight="normal" style:font-size-asian="16pt" style:font-weight-asian="bold" style:font-size-complex="16pt" style:font-weight-complex="bold"/>
    </style:style>
    <style:style style:name="Police_20_par_20_défaut" style:display-name="Police par défaut" style:family="tex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Lien_20_hypertexte" style:display-name="Lien hypertexte" style:family="text" style:parent-style-name="Police_20_par_20_défau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 style:text-underline-style="non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  <style:master-page style:name="MP0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2T16:10:24.579640600</meta:creation-date>
    <dc:title>Plaquette 5 bonnes raisons d'étudier à Brest Vents favorables</dc:title>
    <dc:date>2026-07-22T16:24:58.792701500</dc:date>
    <meta:editing-duration>PT3M42S</meta:editing-duration>
    <meta:editing-cycles>1</meta:editing-cycles>
    <meta:generator>LibreOffice/25.8.4.2$Windows_X86_64 LibreOffice_project/290daaa01b999472f0c7a3890eb6a550fd74c6df</meta:generator>
    <meta:document-statistic meta:table-count="0" meta:image-count="0" meta:object-count="0" meta:page-count="3" meta:paragraph-count="40" meta:word-count="821" meta:character-count="5090" meta:non-whitespace-character-count="4314"/>
  </office:meta>
</office:document-meta>
</file>